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ystem" style:font-pitch="variable"/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</office:font-face-decls>
  <office:automatic-styles>
    <style:style style:name="P1" style:family="paragraph" style:parent-style-name="Standard">
      <style:text-properties fo:font-size="16pt" officeooo:rsid="000ced84" officeooo:paragraph-rsid="000ced84" style:font-size-asian="16pt" style:font-size-complex="16pt"/>
    </style:style>
    <style:style style:name="P2" style:family="paragraph" style:parent-style-name="Standard">
      <style:text-properties fo:font-size="16pt" officeooo:rsid="000e7e3d" officeooo:paragraph-rsid="000e7e3d" style:font-size-asian="16pt" style:font-size-complex="16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Az adatbáziskezelés alapfogalmai</text:p>
      <text:p text:style-name="P1">1. Mi az az elsődleges kulcs és miért jó, ha van egy táblában?</text:p>
      <text:p text:style-name="P1"/>
      <text:p text:style-name="P1"/>
      <text:p text:style-name="P1"/>
      <text:p text:style-name="P1"/>
      <text:p text:style-name="P1">2. Mi az a külső kulcs és mire jó?</text:p>
      <text:p text:style-name="P1"/>
      <text:p text:style-name="P1"/>
      <text:p text:style-name="P1"/>
      <text:p text:style-name="P1"/>
      <text:p text:style-name="P1">3. Mi az a kapcsolótábla és mire használjuk?</text:p>
      <text:p text:style-name="P1"/>
      <text:p text:style-name="P1"/>
      <text:p text:style-name="P1"/>
      <text:p text:style-name="P1"/>
      <text:p text:style-name="P1">4. Egy „diakok” nevű táblában a következő mezők vannak: nev, osztaly, oktatasi azonosito, születési dátum, diákigazolvanyszam.</text:p>
      <text:p text:style-name="P1">Ezek közül melyik alkalmas elsődleges kulcsnak és melyik nem és miért?</text:p>
      <text:p text:style-name="P1"/>
      <text:p text:style-name="P1"/>
      <text:p text:style-name="P1"/>
      <text:p text:style-name="P1"/>
      <text:p text:style-name="P1"/>
      <text:p text:style-name="P1">5. Miért használunk adatbázis-kezelőt, mikor a táblázatokkal táblázatkezelőben is jól lehet dolgozni?</text:p>
      <text:p text:style-name="P1"/>
      <text:p text:style-name="P1"/>
      <text:p text:style-name="P1"/>
      <text:p text:style-name="P1"/>
      <text:p text:style-name="P1"/>
      <text:p text:style-name="P2">6. Ha egy táblában nincs alkalmas kulcsmező, akkor mit lehet tenni?</text:p>
      <text:p text:style-name="P2"/>
      <text:p text:style-name="P2"/>
      <text:p text:style-name="P2"/>
      <text:p text:style-name="P2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ystem" style:font-pitch="variable"/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hu" fo:country="HU" style:letter-kerning="true" style:font-name-asian="DejaVu Sans" style:font-size-asian="10.5pt" style:language-asian="zh" style:country-asian="CN" style:font-name-complex="Free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hu" fo:country="HU" style:letter-kerning="true" style:font-name-asian="DejaVu Sans" style:font-size-asian="10.5pt" style:language-asian="zh" style:country-asian="CN" style:font-name-complex="Free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FreeSans1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FreeSans" style:font-family-complex="FreeSans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FreeSans" style:font-family-complex="FreeSans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" style:font-family-complex="FreeSans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9.001cm" style:type="center"/>
          <style:tab-stop style:position="18.002cm" style:type="right"/>
        </style:tab-stops>
      </style:paragraph-properties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>
        <style:tab-stops>
          <style:tab-stop style:position="11.093cm"/>
          <style:tab-stop style:position="17cm" style:type="right"/>
        </style:tab-stops>
      </style:paragraph-properties>
      <style:text-properties fo:font-size="20pt" officeooo:rsid="000a74a5" officeooo:paragraph-rsid="000a74a5" style:font-size-asian="17.5pt" style:font-size-complex="20pt"/>
    </style:style>
    <style:style style:name="MP2" style:family="paragraph" style:parent-style-name="Footer">
      <style:text-properties officeooo:rsid="000e7e3d" officeooo:paragraph-rsid="000e7e3d"/>
    </style:style>
    <style:style style:name="MT1" style:family="text">
      <style:text-properties officeooo:rsid="000ced84"/>
    </style:style>
    <style:page-layout style:name="Mpm1">
      <style:page-layout-properties fo:page-width="21.001cm" fo:page-height="29.7cm" style:num-format="1" style:print-orientation="portrait" fo:margin-top="1.499cm" fo:margin-bottom="1.499cm" fo:margin-left="1.499cm" fo:margin-right="1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>
        <style:header-footer-properties fo:min-height="0.998cm" fo:margin-left="0cm" fo:margin-right="0cm" fo:margin-top="0.499cm" fo:background-color="transparent" style:dynamic-spacing="false" draw:fill="non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Név: <text:s text:c="39"/><text:tab/><text:tab/><text:span text:style-name="MT1">2026. 09. 15</text:span></text:p>
      </style:header>
      <style:footer>
        <text:p text:style-name="MP2">Pirity Tamás Gábor, 2026. 09. 15.<text:tab/><text:tab/>Ez a dokumentum is Ablakok és Szó nélkül készült.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4-27T08:49:34.891397961</meta:creation-date>
    <dc:date>2026-09-15T09:42:17.816786418</dc:date>
    <meta:editing-duration>PT10M47S</meta:editing-duration>
    <meta:editing-cycles>2</meta:editing-cycles>
    <meta:generator>LibreOffice/25.2.3.2$Linux_X86_64 LibreOffice_project/520$Build-2</meta:generator>
    <meta:document-statistic meta:table-count="0" meta:image-count="0" meta:object-count="0" meta:page-count="1" meta:paragraph-count="11" meta:word-count="106" meta:character-count="736" meta:non-whitespace-character-count="558"/>
  </office:meta>
</office:document-meta>
</file>